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normal" style:font-weight-asian="normal" style:font-weight-complex="normal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65/15/2026</text:p>
          </table:table-cell>
        </table:table-row>
      </table:table>
      <text:p text:style-name="P3"/>
      <text:p text:style-name="Standard">Датум: 16<text:span text:style-name="T17">.07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</text:span><text:span text:style-name="T20">Сегер осигурачи спољни фи 25 мм</text:span></text:p>
      <text:p text:style-name="P17"><text:span text:style-name="T11">3.1. Процењена вредност набавке:</text:span> <text:span text:style-name="T19">20</text:span><text:span text:style-name="T17">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/>
      <text:p text:style-name="P20"><text:soft-page-break/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9">20</text:span><text:span text:style-name="T17">.07.2025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3658551272265744586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2"/><text:span text:style-name="T19">За сва техничка питања и остале карактеристике контакт особа </text:span></text:p>
      <text:p text:style-name="P8"><text:s text:c="12"/><text:span text:style-name="T19">Милорад Трујкановић <text:s/>066/8085226</text:span></text:p>
      <text:p text:style-name="P8"><text:s text:c="12"/>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16T12:47:52.67</dc:date>
    <meta:editing-duration>PT6H40M31S</meta:editing-duration>
    <meta:editing-cycles>50</meta:editing-cycles>
    <meta:generator>OpenOffice/4.1.15$Win32 OpenOffice.org_project/4115m2$Build-9813</meta:generator>
    <meta:print-date>2026-07-15T13:24:58.19</meta:print-date>
    <meta:document-statistic meta:table-count="1" meta:image-count="2" meta:object-count="0" meta:page-count="2" meta:paragraph-count="49" meta:word-count="368" meta:character-count="2793"/>
  </office:meta>
</office:document-meta>
</file>